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size="22pt" style:font-size-asian="22pt" style:font-size-complex="22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style:snap-to-layout-grid="false" fo:margin-top="0.125in" fo:line-height="0.3472in" fo:text-indent="0.3888in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line-height="0.3472in" fo:text-indent="0.3888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style:snap-to-layout-grid="false" fo:text-align="end" fo:line-height="0.3472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text-align="end" fo:line-height="0.3472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widows="2" fo:orphans="2" fo:break-before="page" fo:line-height="0.3472in"/>
      <style:text-properties style:font-name="標楷體" style:font-name-asian="標楷體" fo:color="#000000" fo:font-size="14pt" style:font-size-asian="14pt" style:font-size-complex="14pt"/>
    </style:style>
    <style:style style:name="P10" style:parent-style-name="內文" style:family="paragraph">
      <style:paragraph-properties fo:text-align="center" fo:line-height="0.3472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4" style:parent-style-name="內文" style:family="paragraph">
      <style:paragraph-properties fo:line-height="0.3472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5" style:parent-style-name="內文" style:family="paragraph">
      <style:paragraph-properties fo:line-height="0.3472in" fo:margin-left="0.8333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" style:parent-style-name="內文" style:family="paragraph">
      <style:paragraph-properties fo:margin-bottom="0.125in" fo:line-height="0.3472in" fo:margin-left="0.8333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line-height="0.3472in" fo:margin-left="0.8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line-height="0.3472in" fo:margin-left="0.8333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體育大學新聞稿</text:p>
      <text:p text:style-name="P2">--「慶祝桃園升格直轄市路跑活動」</text:p>
      <text:p text:style-name="P3"/>
      <text:p text:style-name="P4">為慶祝桃園升格直轄市，本校謹訂於本（103）年12月26日(星期五)上午8時30分至11時30分假國立體育大學田徑場舉辦「慶祝桃園升格直轄市路跑活動」，會中將邀請桃園市鄭文燦市長與本校高俊雄校長共同主持鳴槍儀式，屆時歡迎各界貴賓撥冗蒞校觀禮及參與活動，以共襄盛舉。</text:p>
      <text:p text:style-name="P5">國立體育大學為充分提升中正體育園區運動休閒設施使用率，滿足民眾多元運動需求，本校循例於每年最後一個星期之星期五舉辦全校師生越野賽跑，這亦是本校創校以來每年傳統性體育活動。去年度起，本項路跑活動更開放供校外民眾報名參加，活動組別除校內組別外，校外組別分為公開學生組(國、高中)、公開社會組(含大專、社會人士)等，共同投入全民運動之推廣，以達成週邊居民及學校雙贏之目標。中正體育園區與國立體育大學位處桃園，今年為慶祝桃園升格為直轄市，特擴大規模舉辦「慶祝桃園升格直轄市路跑活動」，在此誠摯邀請您蒞臨本路跑賽觀禮並參與活動。</text:p>
      <text:p text:style-name="P6"/>
      <text:p text:style-name="P7">桃園市政府/國立體育大學 <text:s/>敬邀/103年12月26日</text:p>
      <text:p text:style-name="P8">聯絡人 <text:s/>張永政主任秘書0925366179/電話：0953-333447</text:p>
      <text:p text:style-name="P9"/>
      <text:soft-page-break/>
      <text:p text:style-name="P10"><text:span text:style-name="T11">「慶祝桃園升格直轄市路跑活動」</text:span><text:span text:style-name="T12">競賽程序</text:span><text:span text:style-name="T13">流程表</text:span></text:p>
      <text:p text:style-name="P14"/>
      <text:p text:style-name="P15"><text:span text:style-name="T16">地點：</text:span><text:span text:style-name="T17">桃園縣龜山鄉文化一路</text:span><text:span text:style-name="T18">2</text:span><text:span text:style-name="T19">5</text:span><text:span text:style-name="T20">0</text:span><text:span text:style-name="T21">號</text:span><text:span text:style-name="T22"><text:s/>/<text:s/></text:span><text:span text:style-name="T23">田徑場</text:span></text:p>
      <text:p text:style-name="P24"><text:span text:style-name="T25">時間：</text:span><text:span text:style-name="T26">201</text:span><text:span text:style-name="T27">4</text:span><text:span text:style-name="T28">/12/</text:span><text:span text:style-name="T29">26</text:span><text:span text:style-name="T30"><text:s/>(</text:span><text:span text:style-name="T31">五</text:span><text:span text:style-name="T32">)<text:s/></text:span><text:span text:style-name="T33">08</text:span><text:span text:style-name="T34">:</text:span><text:span text:style-name="T35">3</text:span><text:span text:style-name="T36">0</text:span><text:span text:style-name="T37">至</text:span><text:span text:style-name="T38">1</text:span><text:span text:style-name="T39">1</text:span><text:span text:style-name="T40">:</text:span><text:span text:style-name="T41">3</text:span><text:span text:style-name="T42">0</text:span></text:p>
      <text:p text:style-name="P43"/>
      <text:p text:style-name="P44">08:30 <text:s/>中正體育園區路跑賽報到(田徑場)</text:p>
      <text:p text:style-name="P45">09:00 <text:s/>開幕典禮、主席致詞(慶祝桃園升格直轄市)</text:p>
      <text:p text:style-name="P46">09:05 <text:s/>長官及貴賓介紹</text:p>
      <text:p text:style-name="P47">09:10 <text:s/>長官及貴賓致詞</text:p>
      <text:p text:style-name="P48">09:15 <text:s/>活動注意事項說明</text:p>
      <text:p text:style-name="P49">09:20 <text:s/>暖身活動</text:p>
      <text:p text:style-name="P50">09:30 <text:s/>起跑(校長、貴賓鳴槍)</text:p>
      <text:p text:style-name="P51">10:20 <text:s/>公開組頒獎</text:p>
      <text:p text:style-name="P52">10:30 <text:s/>校內組頒獎</text:p>
      <text:p text:style-name="P53">11:00 <text:s/>摸彩</text:p>
      <text:p text:style-name="P54"><text:span text:style-name="T55">11:30 <text:s/>活動結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user</dc:creator>
    <meta:creation-date>2017-08-18T05:35:00Z</meta:creation-date>
    <dc:date>2017-08-18T05:35:00Z</dc:date>
    <meta:template xlink:href="Normal" xlink:type="simple"/>
    <meta:editing-cycles>2</meta:editing-cycles>
    <meta:editing-duration>PT60S</meta:editing-duration>
    <meta:document-statistic meta:page-count="2" meta:paragraph-count="1" meta:word-count="111" meta:character-count="746" meta:row-count="5" meta:non-whitespace-character-count="636"/>
  </office:meta>
</office:document-meta>
</file>