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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LVL3" text:bullet-char="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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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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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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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style:font-name-complex="Arial" fo:color="#000000" fo:font-size="16pt" style:font-size-asian="16pt" style:font-size-complex="16pt" fo:background-color="#FFFFFF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7" style:parent-style-name="內文" style:family="paragraph">
      <style:paragraph-properties fo:text-align="justify" fo:line-height="0.3888in"/>
    </style:style>
    <style:style style:name="T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fo:background-color="#FFFFFF"/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4" style:parent-style-name="內文" style:family="paragraph">
      <style:paragraph-properties fo:text-align="justify" fo:line-height="0.3888in"/>
      <style:text-properties style:font-name="標楷體" style:font-name-asian="標楷體" fo:color="#000000" fo:font-size="14pt" style:font-size-asian="14pt" style:font-size-complex="14pt"/>
    </style:style>
    <style:style style:name="P45" style:parent-style-name="內文" style:family="paragraph">
      <style:paragraph-properties fo:text-align="justify" fo:line-height="0.3888in"/>
      <style:text-properties style:font-name="標楷體" style:font-name-asian="標楷體" fo:color="#000000" fo:font-size="14pt" style:font-size-asian="14pt" style:font-size-complex="14pt"/>
    </style:style>
    <style:style style:name="P46" style:parent-style-name="內文" style:family="paragraph">
      <style:paragraph-properties fo:text-align="end" fo:line-height="0.3888in" fo:margin-left="0.1666in" fo:text-indent="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47" style:parent-style-name="內文" style:family="paragraph">
      <style:paragraph-properties fo:text-align="end" fo:line-height="0.3888in" fo:margin-left="0.1666in" fo:text-indent="0.4444in">
        <style:tab-stops/>
      </style:paragraph-properties>
      <style:text-properties style:font-name="Times New Roman" style:font-name-asian="標楷體" fo:color="#000000" fo:font-size="16pt" style:font-size-asian="16pt" style:font-size-complex="14pt"/>
    </style:style>
    <style:style style:name="P48" style:parent-style-name="內文" style:family="paragraph">
      <style:paragraph-properties style:line-break="normal" fo:text-align="end" fo:line-height="0.3888in" fo:margin-left="0.1666in" fo:text-indent="0.3895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2pt"/>
    </style:style>
    <style:style style:name="P49" style:parent-style-name="內文" style:family="paragraph">
      <style:paragraph-properties style:line-break="normal" fo:text-align="end" fo:line-height="0.3888in" fo:text-indent="0.3895in"/>
    </style:style>
    <style:style style:name="T50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2pt"/>
    </style:style>
    <style:style style:name="T51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2pt"/>
    </style:style>
    <style:style style:name="T52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2pt"/>
    </style:style>
    <style:style style:name="T53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2pt"/>
    </style:style>
    <style:style style:name="T54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2pt"/>
    </style:style>
    <style:style style:name="T55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2pt"/>
    </style:style>
    <style:style style:name="T56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2pt"/>
    </style:style>
    <style:style style:name="T57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2pt"/>
    </style:style>
  </office:automatic-styles>
  <office:body>
    <office:text text:use-soft-page-breaks="true">
      <text:p text:style-name="P1"><text:span text:style-name="T3">「</text:span><text:span text:style-name="T4">為2014仁川亞運加油－亞運一甲子歷史回顧特展</text:span><text:span text:style-name="T5">」</text:span><text:span text:style-name="T6">新聞稿</text:span></text:p>
      <text:p text:style-name="P7"><text:span text:style-name="T8"><text:s text:c="4"/></text:span><text:span text:style-name="T9">今年適逢第17</text:span><text:span text:style-name="T10">屆亞洲運動會在韓國仁川舉辦</text:span><text:span text:style-name="T11">(自9月19日起至10月4日止)</text:span><text:span text:style-name="T12">，為替</text:span><text:span text:style-name="T13">我國參與亞運之選手</text:span><text:span text:style-name="T14">加油打氣、一舉奪金</text:span><text:span text:style-name="T15">，</text:span><text:span text:style-name="T16">教育部體育署與國立體育大學合辦之</text:span><text:span text:style-name="T17">體育博物館</text:span><text:span text:style-name="T18">，</text:span><text:span text:style-name="T19">特舉辦</text:span><text:span text:style-name="T20">「為2014仁川亞運加油－亞運一甲子歷史回顧特展」</text:span><text:span text:style-name="T21">，介紹</text:span><text:span text:style-name="T22">我國參與亞運之歷史</text:span><text:span text:style-name="T23">、亞運奪牌選手與</text:span><text:span text:style-name="T24">金、銀、銅</text:span><text:span text:style-name="T25">牌等難得一見的展示內容，包括「飛躍的羚羊－紀政」當年破世界田徑紀錄之獎牌、</text:span><text:span text:style-name="T26">介紹「風速女王</text:span><text:span text:style-name="T27">—</text:span><text:span text:style-name="T28">王惠珍」</text:span><text:span text:style-name="T29">、</text:span><text:span text:style-name="T30">「</text:span><text:span text:style-name="T31">民生報主編</text:span><text:span text:style-name="T32">－</text:span><text:span text:style-name="T33">蘇嘉祥</text:span><text:span text:style-name="T34">」</text:span><text:span text:style-name="T35">提供郵票、紀念品及亞運參賽歷史</text:span><text:span text:style-name="T36">，同時</text:span><text:span text:style-name="T37">本次展覽也</text:span><text:span text:style-name="T38">邀請</text:span><text:span text:style-name="T39">到「臺灣西洋古典雕塑拓荒者－蒲添生」借展「</text:span><text:span text:style-name="T40">運動系列</text:span><text:span text:style-name="T41">」</text:span><text:span text:style-name="T42">銅雕，</text:span><text:span text:style-name="T43">展現運動與藝術結合的美感，展品多元、精彩可期。</text:span></text:p>
      <text:p text:style-name="P44"><text:s text:c="4"/>開幕儀式預定於9月10日上午10時30分於本校圖書館5樓體育博物館舉行，由教育部體育署何卓飛署長及國立體育大學高俊雄校長共同主持，並有多位貴賓及選手蒞臨與會。此次展覽內容共分為五大區塊：(一)我國自1954年參加亞運60年參賽史；(二)我國參加亞運60年的年表、檔案文件、獎牌及名錄；(三)歷屆參加亞運教練選手的獎牌、戰袍、參賽文物及珍藏品；(四)本次參加2014仁川亞運名錄；(五)韓國觀光公社提供2014仁川亞運觀光手冊、場館介紹及旅遊資訊；內容豐富，具有相當觀賞價值。</text:p>
      <text:p text:style-name="P45"><text:s text:c="4"/>本展展期自9月10日起至11月30日止，歡迎各界有興趣人士於體育博物館開館時間(每週二～週四下午2:00-4:00)來館參觀，共同回顧與欣賞我國歷年參與亞運競技之歷史軌跡與豐碩成果。</text:p>
      <text:p text:style-name="P46"/>
      <text:p text:style-name="P47">教育部體育署/國立體育大學<text:s text:c="2"/>敬邀/103年9月2日</text:p>
      <text:p text:style-name="P48">發言人<text:s text:c="2"/>張思敏副校長兼體育博物館館長/電話：0921-307-104</text:p>
      <text:p text:style-name="P49"><text:span text:style-name="T50">聯絡人</text:span><text:span text:style-name="T51"><text:s text:c="2"/></text:span><text:span text:style-name="T52">孔廷欣小姐</text:span><text:span text:style-name="T53">/</text:span><text:span text:style-name="T54">電話：</text:span><text:span text:style-name="T55">03-328</text:span><text:span text:style-name="T56">3201-</text:span><text:span text:style-name="T57">650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Calibri" style:font-name-asian="新細明體" style:font-name-complex="Times New Roman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Calibri" style:font-name-asian="新細明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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LVL3" text:bullet-char="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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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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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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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17-08-18T04:16:00Z</meta:creation-date>
    <dc:date>2017-08-18T04:16:00Z</dc:date>
    <meta:print-date>2014-09-02T01:5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0" meta:character-count="736" meta:row-count="5" meta:non-whitespace-character-count="627"/>
  </office:meta>
</office:document-meta>
</file>